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Verdana" svg:font-family="Verdana" style:font-family-generic="swiss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heBookEdition.com est actuellement en Maintenance</text:p>
      <text:p text:style-name="P1">Merci de vous connecter ultérieurement.</text:p>
      <text:p text:style-name="P1"> </text:p>
      <text:p text:style-name="P1">Le service Technique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FreeSans1" svg:font-family="FreeSans" style:font-family-generic="swiss"/>
    <style:font-face style:name="Verdana" svg:font-family="Verdana" style:font-family-generic="swiss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Verdana" fo:font-size="12pt" fo:language="fr" fo:country="FR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Verdana" fo:font-size="12pt" fo:language="fr" fo:country="FR" style:letter-kerning="true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="Verdana" fo:font-family="Verdana" style:font-family-generic="swiss"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Verdana" fo:font-family="Verdana" style:font-family-generic="swiss"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Verdana" fo:font-family="Verdana" style:font-family-generic="swiss"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4-27T12:05:40.331714775</meta:creation-date>
    <dc:date>2015-04-27T12:06:35.245158555</dc:date>
    <meta:editing-duration>P0D</meta:editing-duration>
    <meta:editing-cycles>1</meta:editing-cycles>
    <meta:document-statistic meta:table-count="0" meta:image-count="0" meta:object-count="0" meta:page-count="1" meta:paragraph-count="4" meta:word-count="13" meta:character-count="111" meta:non-whitespace-character-count="100"/>
    <meta:generator>LibreOffice/4.2.7.2$Linux_x86 LibreOffice_project/420m0$Build-2</meta:generator>
  </office:meta>
</office:document-meta>
</file>